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2" style:parent-style-name="內文" style:family="paragraph">
      <style:paragraph-properties fo:text-align="center"/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left="0.3298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margin-left="0.3298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paragraph-properties fo:margin-left="0.3298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paragraph-properties fo:margin-left="0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P18" style:parent-style-name="內文" style:family="paragraph">
      <style:paragraph-properties fo:margin-left="0.3298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margin-left="0.3298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paragraph-properties fo:margin-left="0.3402in" fo:text-indent="-0.0118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 fo:color="#000000"/>
    </style:style>
    <style:style style:name="P31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 fo:color="#000000"/>
    </style:style>
    <style:style style:name="P32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 fo:color="#000000"/>
    </style:style>
    <style:style style:name="P33" style:parent-style-name="內文" style:family="paragraph">
      <style:text-properties style:font-name="標楷體" style:font-name-asian="標楷體" fo:color="#000000"/>
    </style:style>
    <style:style style:name="P34" style:parent-style-name="內文" style:family="paragraph">
      <style:text-properties style:font-name="標楷體" style:font-name-asian="標楷體" fo:color="#000000"/>
    </style:style>
    <style:style style:name="P35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 fo:color="#000000"/>
    </style:style>
    <style:style style:name="P36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 fo:color="#000000"/>
    </style:style>
    <style:style style:name="P37" style:parent-style-name="內文" style:family="paragraph">
      <style:paragraph-properties fo:margin-left="0.6687in" fo:text-indent="-0.3402in">
        <style:tab-stops/>
      </style:paragraph-properties>
      <style:text-properties style:font-name="標楷體" style:font-name-asian="標楷體" fo:color="#000000"/>
    </style:style>
    <style:style style:name="P3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P39" style:parent-style-name="內文" style:family="paragraph">
      <style:text-properties style:font-name="標楷體" style:font-name-asian="標楷體" fo:color="#000000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內文" style:family="paragraph">
      <style:paragraph-properties fo:break-before="page" fo:text-align="center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6" style:family="table-column">
      <style:table-column-properties style:column-width="1.4548in"/>
    </style:style>
    <style:style style:name="TableColumn47" style:family="table-column">
      <style:table-column-properties style:column-width="2.184in"/>
    </style:style>
    <style:style style:name="TableColumn48" style:family="table-column">
      <style:table-column-properties style:column-width="1.2798in"/>
    </style:style>
    <style:style style:name="TableColumn49" style:family="table-column">
      <style:table-column-properties style:column-width="2.0673in"/>
    </style:style>
    <style:style style:name="Table45" style:family="table">
      <style:table-properties style:width="6.9861in" fo:margin-left="0in" table:align="center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Row60" style:family="table-row">
      <style:table-row-properties style:min-row-height="0.5159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4833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Row78" style:family="table-row">
      <style:table-row-properties style:min-row-height="0.490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Row83" style:family="table-row">
      <style:table-row-properties style:min-row-height="0.4777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min-row-height="0.4944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4819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min-row-height="0.5152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493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="標楷體" style:font-name-asian="標楷體"/>
    </style:style>
    <style:style style:name="TableRow106" style:family="table-row">
      <style:table-row-properties style:min-row-height="1.9208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margin-top="0.125in"/>
    </style:style>
    <style:style style:name="T109" style:parent-style-name="預設段落字型" style:family="text">
      <style:text-properties style:font-name="新細明體" style:font-name-asian="新細明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margin-top="0.125in"/>
    </style:style>
    <style:style style:name="T112" style:parent-style-name="預設段落字型" style:family="text">
      <style:text-properties style:font-name="新細明體" style:font-name-asian="新細明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fo:margin-top="0.125in" fo:margin-left="0.393in" fo:text-indent="-0.393in">
        <style:tab-stops/>
      </style:paragraph-properties>
    </style:style>
    <style:style style:name="T115" style:parent-style-name="預設段落字型" style:family="text">
      <style:text-properties style:font-name="新細明體" style:font-name-asian="新細明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/>
    </style:style>
    <style:style style:name="TableRow119" style:family="table-row">
      <style:table-row-properties style:min-row-height="0.4138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/>
      <style:text-properties style:font-name="標楷體" style:font-name-asian="標楷體"/>
    </style:style>
    <style:style style:name="TableRow122" style:family="table-row">
      <style:table-row-properties style:min-row-height="2.7652i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財團法人OMG關懷社會愛心基金會</text:p>
      <text:p text:style-name="P2">獎助學金申請辦法</text:p>
      <text:p text:style-name="P3">一、目的</text:p>
      <text:p text:style-name="P4">財團法人OMG關懷社會愛心基金會(以下簡稱本會) 為鼓勵優秀大學部/研究所清寒學生，認真求學完成學業，特訂此助學金申請辦法（以下簡稱本辦法）<text:s/></text:p>
      <text:p text:style-name="P5"/>
      <text:p text:style-name="P6">二、申請資格</text:p>
      <text:p text:style-name="P7">(一)限本國籍學生。</text:p>
      <text:p text:style-name="P8"><text:span text:style-name="T9">(二)</text:span><text:span text:style-name="T10">限</text:span><text:span text:style-name="T11">國立台</text:span><text:span text:style-name="T12">北</text:span><text:span text:style-name="T13">科技</text:span><text:span text:style-name="T14">大學</text:span><text:span text:style-name="T15">資訊工程</text:span><text:span text:style-name="T16">學</text:span><text:span text:style-name="T17">系學生。<text:s/></text:span></text:p>
      <text:p text:style-name="P18">(三)德行成績：無曠課及懲處紀錄。</text:p>
      <text:p text:style-name="P19">(四)未領取政府各類學雜費減免優待補助（領有低收入戶卡者，不在此限）及軍公教子女教育補助費者。<text:s/></text:p>
      <text:p text:style-name="P20">(五)未領取其他社福團體任何形式獎助學金補助者。</text:p>
      <text:p text:style-name="P21"/>
      <text:p text:style-name="P22">三、名額及金額</text:p>
      <text:p text:style-name="P23">本獎助學金每學期兩名為限，每位得獎者每學期可得獎助學金新台幣三萬元整。</text:p>
      <text:p text:style-name="P24"/>
      <text:p text:style-name="P25">四、應備文件</text:p>
      <text:p text:style-name="P26">(一)申請書一份</text:p>
      <text:p text:style-name="P27">(二)前一學期成績單正本(含名次證明)</text:p>
      <text:p text:style-name="P28">(三)家境清寒，領有低收入戶卡或清寒證明書。（縣市政府低收入戶證明書）。<text:s/></text:p>
      <text:p text:style-name="P29"/>
      <text:p text:style-name="P30">五、申請時間及方式</text:p>
      <text:p text:style-name="P31">(一)於每年四月底及十一月底前內提出申請(遇假日順延一天)。</text:p>
      <text:p text:style-name="P32">(二)申請人應備妥文件，於截止日下午五點前，逕送系辦公室申請，本會不受理個別申請。</text:p>
      <text:p text:style-name="P33"/>
      <text:p text:style-name="P34">六、推薦遴選及頒發</text:p>
      <text:p text:style-name="P35">(一)本獎學金之遴選，由台北科技大學資訊工程學系所組成評選委員會推薦候選人名單，會台北科技大學資訊學院，確定領獎資格，並於本會核定名單後由台北科技大學電資學院登錄備查。</text:p>
      <text:p text:style-name="P36">(二)本會於申請截止日起一個月內公布得獎名單，由國立台北科技大學資訊工程學系逕行頒贈。</text:p>
      <text:p text:style-name="P37"/>
      <text:p text:style-name="P38">七、受獎助學金之學生得參加每年一次茂為歐買尬數位科技(股)公司參訪及交流活動，以幫助學生增進實務經驗。</text:p>
      <text:p text:style-name="P39"/>
      <text:p text:style-name="P40"><text:span text:style-name="T41">八、</text:span><text:span text:style-name="T42">本辦法經執行長通過後實施，修正時亦同。</text:span></text:p>
      <text:soft-page-break/>
      <text:p text:style-name="P43"><text:span text:style-name="T44">OMG關懷社會愛心基金會獎助學金申請書</text:span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申請編號</text:p>
            <text:p text:style-name="P53">(本欄由本會填寫)</text:p>
          </table:table-cell>
          <table:table-cell table:style-name="TableCell54">
            <text:p text:style-name="P55"/>
          </table:table-cell>
          <table:table-cell table:style-name="TableCell56">
            <text:p text:style-name="P57">申請日期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學校及科系別</text:p>
          </table:table-cell>
          <table:table-cell table:style-name="TableCell63">
            <text:p text:style-name="P64"/>
          </table:table-cell>
          <table:table-cell table:style-name="TableCell65">
            <text:p text:style-name="P66">姓名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身分證字號</text:p>
          </table:table-cell>
          <table:table-cell table:style-name="TableCell72">
            <text:p text:style-name="P73"/>
          </table:table-cell>
          <table:table-cell table:style-name="TableCell74">
            <text:p text:style-name="P75">出生日期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戶籍地址</text:p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通訊地址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連絡電話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電子信箱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撥款銀行及帳號</text:p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  <table:table-row table:style-name="TableRow103">
          <table:table-cell table:style-name="TableCell104" table:number-columns-spanned="4">
            <text:p text:style-name="P105">申請文件確認(由上而下順序排列)</text:p>
          </table: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4">
            <text:p text:style-name="P108"><text:span text:style-name="T109">□</text:span><text:span text:style-name="T110"><text:s text:c="2"/>OMG關懷社會愛心基金會獎助學金申請書</text:span></text:p>
            <text:p text:style-name="P111"><text:span text:style-name="T112">□</text:span><text:span text:style-name="T113"><text:s text:c="2"/>前一學期成績單正本(含名次證明、大一新生得以就讀高中職之歷年成績單代替)</text:span></text:p>
            <text:p text:style-name="P114"><text:span text:style-name="T115">□</text:span><text:span text:style-name="T116"><text:s text:c="2"/>家境清寒，領有低收入戶、中低收入戶證明，或其他清寒證明書；或其他特殊遭遇證明。（檢附縣市政府核發之中低收入戶證明書；持清寒證明書或特殊遭遇證明者，請另附</text:span><text:span text:style-name="T117">國稅局全戶成年人所得清單</text:span><text:span text:style-name="T118">或財產總歸戶證明）。</text:span>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>家庭狀況(含家境清寒、或其他特殊遭遇)簡要說明(約300字)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0.5909in" fo:margin-right="0.8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millio.cheng</meta:initial-creator>
    <dc:creator>Windows 使用者</dc:creator>
    <meta:creation-date>2019-09-16T06:34:00Z</meta:creation-date>
    <dc:date>2019-09-16T06:34:00Z</dc:date>
    <meta:template xlink:href="Normal.dotm" xlink:type="simple"/>
    <meta:editing-cycles>2</meta:editing-cycles>
    <meta:editing-duration>PT0S</meta:editing-duration>
    <meta:document-statistic meta:page-count="2" meta:paragraph-count="1" meta:word-count="146" meta:character-count="983" meta:row-count="6" meta:non-whitespace-character-count="838"/>
  </office:meta>
</office:document-meta>
</file>