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6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7" style:parent-style-name="Heading1" style:family="paragraph">
      <style:paragraph-properties style:line-height-at-least="0.2222in"/>
      <style:text-properties style:font-name="DFKai-SB"/>
    </style:style>
    <style:style style:name="P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</style:style>
    <style:style style:name="T12" style:parent-style-name="DefaultParagraphFont" style:family="text">
      <style:text-properties style:font-name="DFKai-SB" style:font-name-asian="DFKai-SB" fo:font-size="14pt" style:font-size-asian="14pt"/>
    </style:style>
    <style:style style:name="T13" style:parent-style-name="DefaultParagraphFont" style:family="text">
      <style:text-properties style:font-name="DFKai-SB" style:font-name-asian="DFKai-SB" fo:font-size="14pt" style:font-size-asian="14pt"/>
    </style:style>
    <style:style style:name="T14" style:parent-style-name="DefaultParagraphFont" style:family="text">
      <style:text-properties style:font-name="DFKai-SB" style:font-name-asian="DFKai-SB" fo:font-size="14pt" style:font-size-asian="14pt"/>
    </style:style>
    <style:style style:name="T15" style:parent-style-name="DefaultParagraphFont" style:family="text"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fo:text-align="justify" style:line-height-at-least="0.2222in" fo:text-indent="1.75in"/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8" style:parent-style-name="Normal" style:family="paragraph">
      <style:paragraph-properties fo:text-align="justify" fo:line-height="100%"/>
    </style:style>
    <style:style style:name="T1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2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2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22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3" style:parent-style-name="Normal" style:family="paragraph">
      <style:paragraph-properties fo:line-height="100%"/>
    </style:style>
    <style:style style:name="T2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5" style:parent-style-name="DefaultParagraphFont" style:family="text">
      <style:text-properties style:font-name="DFKai-SB" style:font-name-asian="DFKai-SB"/>
    </style:style>
    <style:style style:name="T26" style:parent-style-name="DefaultParagraphFont" style:family="text">
      <style:text-properties style:font-name="DFKai-SB" style:font-name-asian="DFKai-SB"/>
    </style:style>
    <style:style style:name="P27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8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9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0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1" style:parent-style-name="Normal" style:family="paragraph">
      <style:paragraph-properties fo:line-height="100%"/>
    </style:style>
    <style:style style:name="T32" style:parent-style-name="DefaultParagraphFont" style:family="text">
      <style:text-properties style:font-name="DFKai-SB" style:font-name-asian="DFKai-SB" fo:font-weight="bold" style:font-weight-asian="bold"/>
    </style:style>
    <style:style style:name="T33" style:parent-style-name="DefaultParagraphFont" style:family="text">
      <style:text-properties style:font-name="DFKai-SB" style:font-name-asian="DFKai-SB" style:font-weight-complex="bold"/>
    </style:style>
    <style:style style:name="T34" style:parent-style-name="DefaultParagraphFont" style:family="text">
      <style:text-properties style:font-name="DFKai-SB" style:font-name-asian="DFKai-SB"/>
    </style:style>
    <style:style style:name="P3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6" style:parent-style-name="Normal" style:family="paragraph">
      <style:paragraph-properties fo:text-align="justify" fo:line-height="100%"/>
    </style:style>
    <style:style style:name="T3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8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9" style:parent-style-name="Normal" style:family="paragraph">
      <style:paragraph-properties fo:text-align="justify" fo:line-height="100%" fo:text-indent="0.3333in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P41" style:parent-style-name="Normal" style:family="paragraph">
      <style:paragraph-properties fo:text-align="justify" fo:line-height="100%" fo:text-indent="0.3347in"/>
    </style:style>
    <style:style style:name="T42" style:parent-style-name="DefaultParagraphFont" style:family="text">
      <style:text-properties style:font-name="DFKai-SB" style:font-name-asian="DFKai-SB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/>
    </style:style>
    <style:style style:name="T45" style:parent-style-name="DefaultParagraphFont" style:family="text">
      <style:text-properties style:font-name="DFKai-SB" style:font-name-asian="DFKai-SB"/>
    </style:style>
    <style:style style:name="P46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7" style:parent-style-name="BodyTextIndent" style:family="paragraph">
      <style:paragraph-properties fo:text-indent="0.3347in"/>
      <style:text-properties fo:font-weight="normal" style:font-weight-asian="normal"/>
    </style:style>
    <style:style style:name="P48" style:parent-style-name="Normal" style:family="paragraph">
      <style:paragraph-properties fo:text-align="justify" fo:line-height="100%"/>
    </style:style>
    <style:style style:name="T4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 fo:text-indent="0.3347in"/>
    </style:style>
    <style:style style:name="T56" style:parent-style-name="DefaultParagraphFont" style:family="text">
      <style:text-properties style:font-name="DFKai-SB" style:font-name-asian="DFKai-SB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="DFKai-SB" style:font-name-asian="DFKai-SB"/>
    </style:style>
    <style:style style:name="P6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 fo:text-indent="0.3333in"/>
    </style:style>
    <style:style style:name="T66" style:parent-style-name="DefaultParagraphFont" style:family="text">
      <style:text-properties style:font-name="DFKai-SB"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P71" style:parent-style-name="Normal" style:family="paragraph">
      <style:paragraph-properties fo:text-align="justify" fo:line-height="100%"/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3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/>
    </style:style>
    <style:style style:name="T7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77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二</text:span></text:p></draw:text-box><svg:title/><svg:desc/></draw:frame></text:span><text:span text:style-name="T5">資工系實務專題研究計畫成果報告</text:span></text:p>
      <text:p text:style-name="P6">研究計畫成果摘要報告撰寫格式說明</text:p>
      <text:h text:style-name="P7" text:outline-level="1"/>
      <text:p text:style-name="P8">專題編號：099CSIE-SXXX</text:p>
      <text:p text:style-name="P9">執行期限：98年1學期至99年1學期</text:p>
      <text:p text:style-name="P10">指導教授：xxxxxx</text:p>
      <text:p text:style-name="P11"><text:span text:style-name="T12">專題計劃參與人員：</text:span><text:span text:style-name="T13">xxxxx</text:span><text:span text:style-name="T14"><text:s/></text:span><text:span text:style-name="T15"><text:s text:c="2"/></text:span></text:p>
      <text:p text:style-name="P16"><text:s text:c="2"/></text:p>
      <text:p text:style-name="P17"/>
      <text:section text:name="Sect1" text:style-name="S1">
        <text:p text:style-name="P18"><text:span text:style-name="T19">一、中文摘要</text:span></text:p>
        <text:p text:style-name="P20"/>
        <text:p text:style-name="P21">資工系自九十一年度起舉辦實務專題計畫成果報告競賽，本文提供一個統一格式，可供各專題參與者撰寫報告時參考使用。</text:p>
        <text:p text:style-name="P22"/>
        <text:p text:style-name="P23"><text:bookmark-start text:name="_Toc398563828"/><text:span text:style-name="T24">關鍵詞</text:span><text:span text:style-name="T25">：</text:span><text:bookmark-end text:name="_Toc398563828"/><text:span text:style-name="T26">請列舉3~6個文章中的專有術語或名詞。</text:span></text:p>
        <text:p text:style-name="P27"><text:bookmark-start text:name="_Toc398563827"/></text:p>
        <text:p text:style-name="P28"/>
        <text:p text:style-name="P29"><text:bookmark-end text:name="_Toc398563827"/>二、緣由與目的</text:p>
        <text:p text:style-name="P30"/>
        <text:p text:style-name="P31"><text:span text:style-name="T32"><text:s text:c="3"/></text:span><text:span text:style-name="T33">資工系的</text:span><text:span text:style-name="T34">舉辦實務專題競賽，請各專題參與者依系辦所提供的格式來繕寫摘要報告。參展者所撰寫的報告必須簡單扼要。</text:span></text:p>
        <text:p text:style-name="P35"/>
        <text:p text:style-name="P36"><text:span text:style-name="T37">三、研究報告應含的內容</text:span></text:p>
        <text:p text:style-name="P38">　　</text:p>
        <text:p text:style-name="P39"><text:span text:style-name="T40">研究成果報告的內容，除題目及專題參與人員資料以外，依序應包含作品的特性如計畫緣由與目的、範圍、使用技術、工具、預計完成目標及參考文獻等，格式則請參考本文所提供的範例去撰寫繕打，篇幅以兩頁為限。</text:span></text:p>
        <text:p text:style-name="P41"><text:span text:style-name="T42">在題目與專題參與者的資料，應含專題名稱、專題編號、執行期限、</text:span><text:span text:style-name="T43">專題計畫參與人員</text:span><text:span text:style-name="T44">。</text:span><text:span text:style-name="T45"><text:s/></text:span></text:p>
        <text:p text:style-name="P46"/>
        <text:p text:style-name="P47"/>
        <text:p text:style-name="P48"><text:span text:style-name="T49">四、打字編印注意事項</text:span></text:p>
        <text:p text:style-name="P50"/>
        <text:p text:style-name="P51">專題計劃成果報告撰寫格式需參考如下說明之格式撰寫。</text:p>
        <text:p text:style-name="P52">(一)<text:s/>用紙</text:p>
        <text:p text:style-name="P53">使用A4紙，即長29.7公分，寬21公分。</text:p>
        <text:p text:style-name="P54">(二)<text:s/>格式</text:p>
        <text:p text:style-name="P55"><text:span text:style-name="T56">中文打字規格為每行繕打</text:span><text:span text:style-name="T57">(</text:span><text:span text:style-name="T58">行間不另留間距</text:span><text:span text:style-name="T59">)</text:span><text:span text:style-name="T60">，英文打字規格為</text:span><text:span text:style-name="T61">Single Space</text:span><text:span text:style-name="T62">。但在本文與章節標題之間，請隔一行繕打。</text:span></text:p>
        <text:p text:style-name="P63">繕打時採用橫式，除題目與參與人員者資料採一欄，置中對齊外，其他分兩欄，採左右對齊。每頁上下側及左右邊各留2.5公分，每欄的寬度是7.75公分，而在兩欄間相隔0.5公分。</text:p>
        <text:p text:style-name="P64">(三)<text:s/>字體</text:p>
        <text:p text:style-name="P65"><text:span text:style-name="T66">報告的正文以中文撰寫。在字體的使用方面，英文使用</text:span><text:span text:style-name="T67">Times New Roman Font</text:span><text:span text:style-name="T68">，中文使用標楷體，字體大小請以</text:span><text:span text:style-name="T69">12</text:span><text:span text:style-name="T70">號為主。</text:span></text:p>
        <text:p text:style-name="P71">(四)<text:s/>頁碼</text:p>
        <text:p text:style-name="BodyTextIndent3">頁碼的編寫，請以阿拉伯數字依順序標記在每頁下方中央。</text:p>
        <text:p text:style-name="P72">(五)<text:s/>圖表</text:p>
        <text:p text:style-name="P73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4"/>
        <text:p text:style-name="P75"><text:span text:style-name="T76">五、參考文獻</text:span></text:p>
      </text:section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8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8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subject/>
    <meta:initial-creator>carried</meta:initial-creator>
    <dc:creator>Microsoft Office 使用者</dc:creator>
    <meta:creation-date>2017-01-12T02:33:00Z</meta:creation-date>
    <dc:date>2017-01-12T02:33:00Z</dc:date>
    <meta:print-date>2010-09-28T01:13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29" meta:character-count="869" meta:row-count="6" meta:non-whitespace-character-count="741"/>
  </office:meta>
</office:document-meta>
</file>